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text-properties style:font-name="Times New Roman" fo:font-size="14pt" fo:language="ru" fo:country="RU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tab/>Семья — самое дорогое, самое главное, что есть в жизни каждого человка. Это близкие и родные люди, те, кого мы любим, с кого берем пример, о ком заботимся, кому желаем добра и счастья.</text:p>
      <text:p text:style-name="P1"><text:tab/>В рамках плана мероприятий «Года семьи» педагоги всех возрастных групп МДОУ «Медновский детский сад» подготовили для родителей(законных представителей) воспитанников папки передвижки на тему «Каждый родитель- пример для подражания», а также были проведены беседы с родителями на тему «Здоровый образ жизни в семье»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21M35S</meta:editing-duration>
    <meta:editing-cycles>4</meta:editing-cycles>
    <meta:generator>OpenOffice/4.1.8$Win32 OpenOffice.org_project/418m3$Build-9803</meta:generator>
    <dc:date>2024-04-30T18:33:12.17</dc:date>
    <meta:printed-by>55 55</meta:printed-by>
    <meta:print-date>2024-01-24T12:17:35.45</meta:print-date>
    <dc:creator>55 55</dc:creator>
    <meta:document-statistic meta:table-count="0" meta:image-count="0" meta:object-count="0" meta:page-count="1" meta:paragraph-count="2" meta:word-count="75" meta:character-count="501"/>
    <meta:user-defined meta:name="Info 1"/>
    <meta:user-defined meta:name="Info 2"/>
    <meta:user-defined meta:name="Info 3"/>
    <meta:user-defined meta:name="Info 4"/>
  </office:meta>
</office:document-meta>
</file>